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bottom="0.125in" fo:line-height="0.3055in">
        <style:tab-stops>
          <style:tab-stop style:type="left" style:position="0.284in"/>
        </style:tab-stops>
      </style:paragraph-properties>
      <style:text-properties style:font-name="標楷體" style:font-name-asian="標楷體" style:font-name-complex="Arial" fo:font-weight="bold" style:font-weight-asian="bold" fo:color="#333333" style:letter-kerning="false" fo:font-size="16pt" style:font-size-asian="16pt" style:font-size-complex="16pt"/>
    </style:style>
    <style:style style:name="P2" style:parent-style-name="內文" style:family="paragraph">
      <style:paragraph-properties fo:widows="2" fo:orphans="2" style:line-break="normal" style:snap-to-layout-grid="false" fo:text-align="end">
        <style:tab-stops>
          <style:tab-stop style:type="left" style:position="0.284in"/>
        </style:tab-stops>
      </style:paragraph-properties>
    </style:style>
    <style:style style:name="T3" style:parent-style-name="預設段落字型" style:family="text">
      <style:text-properties style:font-name="標楷體" style:font-name-asian="標楷體" style:font-name-complex="Arial" fo:color="#333333" style:letter-kerning="false" style:font-size-complex="12pt"/>
    </style:style>
    <style:style style:name="T4" style:parent-style-name="預設段落字型" style:family="text">
      <style:text-properties style:font-name="標楷體" style:font-name-asian="標楷體" style:font-name-complex="Arial" fo:color="#333333" style:letter-kerning="false" fo:font-size="10pt" style:font-size-asian="10pt" style:font-size-complex="10pt"/>
    </style:style>
    <style:style style:name="P5" style:parent-style-name="內文" style:family="paragraph">
      <style:text-properties style:font-name="標楷體" style:font-name-asian="標楷體" style:font-name-complex="Times New Roman" style:font-size-complex="12pt"/>
    </style:style>
    <style:style style:name="P6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7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8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9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10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11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12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fo:text-indent="0.3333in"/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21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</office:automatic-styles>
  <office:body>
    <office:text text:use-soft-page-breaks="true">
      <text:p text:style-name="P1">國立屏東大學國際事務處個人資料蒐集聲明暨同意書</text:p>
      <text:p text:style-name="P2"><text:span text:style-name="T3">107.04.16</text:span><text:span text:style-name="T4"><text:s/></text:span></text:p>
      <text:p text:style-name="P5">國立屏東大學國際事務處(以下簡稱本處)為校務所需蒐集、處理及利用您的個人資料，依據個人資料保護法規定，向 您告知下列事項，請詳閱：<text:s/></text:p>
      <text:p text:style-name="P6">一、蒐集之目的：辦理本處國際友善大使之招募及培訓等事宜。<text:s/></text:p>
      <text:p text:style-name="P7">二、蒐集之個人資料類別:識別類(例如:中英文姓名、身分證統一編號、行動電話、通訊及戶籍地址、電子郵遞地址)、特徵類(例如:出生年月日、性別)及符合蒐集目的之各項個人資料類別等。<text:s/></text:p>
      <text:p text:style-name="P8">三、個人資料利用之期間、地區、對象及方式:</text:p>
      <text:p text:style-name="P9">（一）期間：個人資料蒐集之特定目的存續期間、依相關法令規定、契約約定或本處因執行業務所必須之保存年限。</text:p>
      <text:p text:style-name="P10">（二）地區：本國與境外學術研究交流地區。</text:p>
      <text:p text:style-name="P11">（三）對象：本處及其他與本處有業務往來之公務及非公務機關。</text:p>
      <text:p text:style-name="P12">（四）方式：以自動化機器或其他非自動化之利用方式。<text:s/></text:p>
      <text:p text:style-name="P13">四、您可依個人資料保護法，就您的個人資料行使以下權利：</text:p>
      <text:p text:style-name="P14">（一）請求停止蒐集、處理或利用。</text:p>
      <text:p text:style-name="P15">（二）請求刪除。</text:p>
      <text:p text:style-name="P16">惟依相關法令規定、契約約定或本處因執行業務所必須者，得不依您請求為之。<text:s/></text:p>
      <text:p text:style-name="P17"/>
      <text:p text:style-name="P18">五、個人資料之提供：</text:p>
      <text:p text:style-name="P19">（一）您若拒絕提供個人資料，本處將無法提供相關服務，亦可能無法維護您的權益。</text:p>
      <text:p text:style-name="P20">（二）請依各項服務需求提供您正確、最新及完整的個人資料，若您的個人資料有任何異動，請主動向本處及本校各業管單位申請更正。</text:p>
      <text:p text:style-name="P21">（三）若您提供錯誤、過時、不完整或具誤導性的資料，而損及您的相關權益，本校將不負相關賠償責任。<text:s/></text:p>
      <text:p text:style-name="P22">六、本案聯絡方式:08-7663800#17102</text:p>
      <text:p text:style-name="P23"/>
      <text:p text:style-name="P24">□我已閱讀並接受上述同意書內容。 <text:s/></text:p>
      <text:p text:style-name="P25"/>
      <text:p text:style-name="P26">資料提供者(請簽名)：___________________日期：___________________</text:p>
      <text:p text:style-name="P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size="12pt" style:font-size-asian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</meta:initial-creator>
    <dc:creator>國際事務處國際學生組雲永仁</dc:creator>
    <meta:creation-date>2018-04-16T09:31:00Z</meta:creation-date>
    <dc:date>2018-04-16T09:31:00Z</dc:date>
    <meta:print-date>2018-04-16T09:3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8" meta:character-count="726" meta:row-count="5" meta:non-whitespace-character-count="619"/>
  </office:meta>
</office:document-meta>
</file>